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S. Anbu</text:p>
      <text:p text:style-name="Standard">P.U.P.S Guruvoya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IN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IN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8-11-08T19:03:47.97</meta:creation-date>
    <dc:date>2026-06-12T09:54:50.90</dc:date>
    <meta:editing-duration>PT3M21S</meta:editing-duration>
    <meta:editing-cycles>2</meta:editing-cycles>
    <meta:generator>OpenOffice/4.1.14$Win32 OpenOffice.org_project/4114m1$Build-9811</meta:generator>
    <meta:document-statistic meta:table-count="0" meta:image-count="0" meta:object-count="0" meta:page-count="1" meta:paragraph-count="2" meta:word-count="4" meta:character-count="24"/>
  </office:meta>
</office:document-meta>
</file>